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3670000024F2158C6A8.png"/>
  <manifest:file-entry manifest:media-type="image/jpeg" manifest:full-path="Pictures/100000000000000B000000E6B270406D.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Century Gothic Pro" svg:font-family="'Century Gothic Pro'" style:font-family-generic="swiss" style:font-pitch="variable"/>
    <style:font-face style:name="Arial Unicode MS" svg:font-family="'Arial Unicode MS'" style:font-family-generic="system" style:font-pitch="variable"/>
    <style:font-face style:name="Calibri Light" svg:font-family="'Calibri Light'" style:font-family-generic="system" style:font-pitch="variable"/>
    <style:font-face style:name="MS Mincho" svg:font-family="'MS Mincho'" style:font-family-generic="system" style:font-pitch="variable"/>
  </office:font-face-decls>
  <office:automatic-styles>
    <style:style style:name="P1" style:family="paragraph" style:parent-style-name="Text_20_body">
      <style:paragraph-properties fo:text-align="start" style:justify-single-word="false"/>
      <style:text-properties fo:font-variant="normal" fo:text-transform="none" fo:color="#000000" fo:font-size="9pt" fo:font-style="normal" fo:font-weight="normal" style:font-size-asian="9pt" style:font-weight-asian="normal" style:font-size-complex="9pt" style:font-weight-complex="normal"/>
    </style:style>
    <style:style style:name="P2" style:family="paragraph" style:parent-style-name="Text_20_body">
      <style:paragraph-properties fo:text-align="start" style:justify-single-word="false"/>
      <style:text-properties fo:font-variant="normal" fo:text-transform="none" fo:color="#000000" fo:font-size="9pt" fo:font-style="normal" style:text-underline-style="none" fo:font-weight="normal" style:font-size-asian="9pt" style:font-style-asian="normal" style:font-weight-asian="normal" style:font-size-complex="9pt" style:font-style-complex="normal" style:font-weight-complex="normal"/>
    </style:style>
    <style:style style:name="P3" style:family="paragraph" style:parent-style-name="Text_20_body">
      <style:paragraph-properties fo:text-align="start" style:justify-single-word="false"/>
      <style:text-properties fo:font-variant="normal" fo:text-transform="none" fo:color="#000000" fo:font-size="11.1999998092651pt" fo:font-style="normal" fo:font-weight="bold" style:font-size-asian="14pt" style:font-size-complex="14pt"/>
    </style:style>
    <style:style style:name="P4" style:family="paragraph" style:parent-style-name="Text_20_body">
      <style:paragraph-properties fo:text-align="start" style:justify-single-word="false"/>
      <style:text-properties fo:font-variant="normal" fo:text-transform="none" fo:color="#000000" fo:font-size="10pt" fo:font-style="normal" fo:font-weight="bold" style:font-size-asian="10pt" style:font-size-complex="10pt"/>
    </style:style>
    <style:style style:name="P5" style:family="paragraph" style:parent-style-name="Text_20_body">
      <style:paragraph-properties fo:text-align="start" style:justify-single-word="false"/>
      <style:text-properties fo:font-variant="normal" fo:text-transform="none" fo:color="#000000" fo:font-size="10pt" fo:font-style="normal" style:text-underline-style="none" fo:font-weight="normal" style:font-size-asian="10pt" style:font-style-asian="normal" style:font-weight-asian="normal" style:font-size-complex="10pt" style:font-style-complex="normal" style:font-weight-complex="normal"/>
    </style:style>
    <style:style style:name="P6" style:family="paragraph" style:parent-style-name="Text_20_body">
      <style:paragraph-properties fo:text-align="start" style:justify-single-word="false"/>
      <style:text-properties fo:font-variant="normal" fo:text-transform="none" fo:color="#000000" fo:font-size="10pt" fo:font-style="normal" fo:font-weight="normal" style:font-size-asian="10pt" style:font-weight-asian="normal" style:font-size-complex="10pt" style:font-weight-complex="normal"/>
    </style:style>
    <style:style style:name="P7" style:family="paragraph" style:parent-style-name="Text_20_body">
      <style:paragraph-properties fo:text-align="start" style:justify-single-word="false"/>
      <style:text-properties fo:font-variant="normal" fo:text-transform="none" fo:color="#000000" style:font-name="Times New Roman" fo:font-size="11pt" fo:font-style="normal" fo:font-weight="bold" style:font-size-asian="11pt" style:font-size-complex="11pt"/>
    </style:style>
    <style:style style:name="P8" style:family="paragraph" style:parent-style-name="Text_20_body">
      <style:paragraph-properties fo:text-align="start" style:justify-single-word="false"/>
      <style:text-properties fo:font-variant="normal" fo:text-transform="none" fo:color="#000000" style:font-name="Times New Roman" fo:font-size="11pt" fo:font-style="normal" fo:font-weight="bold" style:font-size-asian="11pt" style:font-weight-asian="bold" style:font-size-complex="11pt" style:font-weight-complex="bold"/>
    </style:style>
    <style:style style:name="P9" style:family="paragraph" style:parent-style-name="Text_20_body">
      <style:paragraph-properties fo:text-align="start" style:justify-single-word="false"/>
      <style:text-properties fo:font-variant="normal" fo:text-transform="none" fo:color="#000000" style:font-name="Times New Roman" fo:font-size="11pt" fo:font-style="normal" fo:font-weight="normal" style:font-size-asian="11pt" style:font-weight-asian="normal" style:font-size-complex="11pt" style:font-weight-complex="normal"/>
    </style:style>
    <style:style style:name="P10" style:family="paragraph" style:parent-style-name="Text_20_body">
      <style:paragraph-properties fo:text-align="start" style:justify-single-word="false"/>
      <style:text-properties fo:font-variant="normal" fo:text-transform="none" fo:color="#000000" style:font-name="Times New Roman" fo:font-size="11pt" fo:font-style="normal" fo:font-weight="normal" style:font-size-asian="11pt" style:font-size-complex="11pt"/>
    </style:style>
    <style:style style:name="P11" style:family="paragraph" style:parent-style-name="Text_20_body">
      <style:paragraph-properties fo:text-align="start" style:justify-single-word="false"/>
      <style:text-properties fo:font-variant="normal" fo:text-transform="none" fo:color="#000000" style:font-name="Times New Roman" fo:font-size="11pt" fo:font-style="normal" fo:font-weight="normal" style:font-name-asian="MS Mincho" style:font-size-asian="11pt" style:font-weight-asian="normal" style:font-name-complex="MS Mincho" style:font-size-complex="11pt" style:font-weight-complex="normal"/>
    </style:style>
    <style:style style:name="P12" style:family="paragraph" style:parent-style-name="Text_20_body">
      <style:paragraph-properties fo:text-align="start" style:justify-single-word="false"/>
      <style:text-properties fo:font-variant="normal" fo:text-transform="none" fo:color="#000000" style:font-name="Times New Roman" fo:font-size="15pt" fo:font-style="normal" fo:font-weight="bold" style:font-size-asian="15pt" style:font-weight-asian="bold" style:font-size-complex="15pt" style:font-weight-complex="bold"/>
    </style:style>
    <style:style style:name="P13" style:family="paragraph" style:parent-style-name="Text_20_body">
      <style:paragraph-properties fo:text-align="center" style:justify-single-word="false"/>
      <style:text-properties fo:font-variant="normal" fo:text-transform="none" fo:color="#000000" style:font-name="Times New Roman" fo:font-size="15pt" fo:font-style="normal" fo:font-weight="bold" style:font-size-asian="15pt" style:font-weight-asian="bold" style:font-size-complex="15pt" style:font-weight-complex="bold"/>
    </style:style>
    <style:style style:name="P14" style:family="paragraph" style:parent-style-name="Text_20_body">
      <style:paragraph-properties fo:text-align="start" style:justify-single-word="false"/>
      <style:text-properties fo:font-variant="normal" fo:text-transform="none" fo:color="#000000" style:font-name="Times New Roman" fo:font-size="14pt" fo:font-style="normal" fo:font-weight="bold" style:font-size-asian="14pt" style:font-size-complex="14pt"/>
    </style:style>
    <style:style style:name="P15" style:family="paragraph" style:parent-style-name="Text_20_body">
      <style:paragraph-properties fo:text-align="start" style:justify-single-word="false"/>
      <style:text-properties fo:font-variant="normal" fo:text-transform="none" fo:color="#000000" style:font-name="Times New Roman" fo:font-size="10pt" fo:font-style="normal" style:text-underline-style="none" fo:font-weight="normal" style:font-size-asian="10pt" style:font-style-asian="normal" style:font-weight-asian="normal" style:font-size-complex="10pt" style:font-style-complex="normal" style:font-weight-complex="normal"/>
    </style:style>
    <style:style style:name="P16" style:family="paragraph" style:parent-style-name="Text_20_body">
      <style:paragraph-properties fo:text-align="start" style:justify-single-word="false"/>
      <style:text-properties fo:font-variant="normal" fo:text-transform="none" fo:color="#000000" fo:font-size="11pt" fo:font-style="normal" fo:font-weight="bold" style:font-size-asian="11pt" style:font-weight-asian="bold" style:font-size-complex="11pt" style:font-weight-complex="bold"/>
    </style:style>
    <style:style style:name="P17" style:family="paragraph" style:parent-style-name="Text_20_body">
      <style:paragraph-properties fo:text-align="start" style:justify-single-word="false"/>
      <style:text-properties fo:font-variant="normal" fo:text-transform="none" fo:color="#000000" fo:font-size="11pt" fo:font-style="normal" fo:font-weight="normal" style:font-size-asian="11pt" style:font-weight-asian="normal" style:font-size-complex="11pt" style:font-weight-complex="normal"/>
    </style:style>
    <style:style style:name="P18" style:family="paragraph" style:parent-style-name="Standard">
      <style:paragraph-properties fo:text-align="start" style:justify-single-word="false"/>
      <style:text-properties fo:font-variant="normal" fo:text-transform="none" fo:color="#000000" fo:font-size="11.1999998092651pt" fo:font-style="normal" fo:font-weight="bold" style:font-size-asian="14pt" style:font-size-complex="14pt"/>
    </style:style>
    <style:style style:name="T1" style:family="text">
      <style:text-properties style:font-name="Century Gothic Pro" fo:font-size="8pt" fo:font-weight="bold" style:font-size-asian="8pt" style:font-weight-asian="bold" style:font-size-complex="8pt" style:font-weight-complex="bold"/>
    </style:style>
    <style:style style:name="T2" style:family="text">
      <style:text-properties style:font-name="Century Gothic Pro" fo:font-size="8pt" style:font-size-asian="8pt" style:font-size-complex="8pt"/>
    </style:style>
    <style:style style:name="T3" style:family="text">
      <style:text-properties style:font-name="Century Gothic Pro" fo:font-size="6pt" style:font-size-asian="6pt" style:font-size-complex="6pt"/>
    </style:style>
    <style:style style:name="T4" style:family="text">
      <style:text-properties fo:font-weight="bold" style:font-weight-asian="bold" style:font-weight-complex="bold"/>
    </style:style>
    <style:style style:name="T5" style:family="text">
      <style:text-properties style:font-weight-asian="normal" style:font-weight-complex="normal"/>
    </style:style>
    <style:style style:name="T6" style:family="text">
      <style:text-properties style:font-weight-asian="normal" style:font-name-complex="Calibri Light" style:font-weight-complex="normal"/>
    </style:style>
    <style:style style:name="T7" style:family="text">
      <style:text-properties style:font-name="Times New Roman"/>
    </style:style>
    <style:style style:name="T8" style:family="text">
      <style:text-properties style:font-name="Times New Roman" fo:font-weight="normal" style:font-weight-asian="normal" style:font-weight-complex="normal"/>
    </style:style>
    <style:style style:name="T9" style:family="text">
      <style:text-properties style:font-name="Times New Roman" fo:font-weight="normal" style:font-name-asian="MS Mincho" style:font-weight-asian="normal" style:font-name-complex="MS Mincho" style:font-weight-complex="normal"/>
    </style:style>
    <style:style style:name="T10" style:family="text">
      <style:text-properties style:font-name="Times New Roman" fo:font-size="12pt" style:font-size-asian="12pt" style:font-size-complex="12pt"/>
    </style:style>
    <style:style style:name="T11" style:family="text">
      <style:text-properties style:font-name="Times New Roman" fo:font-size="10pt" fo:font-weight="normal" style:font-size-asian="10pt" style:font-weight-asian="normal" style:font-size-complex="10pt" style:font-weight-complex="normal"/>
    </style:style>
    <style:style style:name="T12" style:family="text">
      <style:text-properties style:font-name="Times New Roman" fo:font-size="10pt" style:font-size-asian="10pt" style:font-size-complex="10pt"/>
    </style:style>
    <style:style style:name="T13" style:family="text">
      <style:text-properties style:font-name="Times New Roman" fo:font-size="11pt" style:font-size-asian="11pt" style:font-size-complex="11pt"/>
    </style:style>
    <style:style style:name="T14" style:family="text">
      <style:text-properties style:font-name="Times New Roman" fo:font-size="11pt" fo:font-weight="normal" style:font-size-asian="11pt" style:font-weight-asian="normal" style:font-size-complex="11pt" style:font-weight-complex="normal"/>
    </style:style>
    <style:style style:name="T15" style:family="text">
      <style:text-properties style:font-name="Times New Roman" fo:font-size="11pt" fo:font-weight="bold" style:font-name-asian="MS Mincho" style:font-size-asian="11pt" style:font-weight-asian="bold" style:font-name-complex="MS Mincho" style:font-size-complex="11pt" style:font-weight-complex="bold"/>
    </style:style>
    <style:style style:name="T16" style:family="text">
      <style:text-properties style:font-name="Times New Roman" fo:font-size="14pt"/>
    </style:style>
    <style:style style:name="T17" style:family="text">
      <style:text-properties style:font-name="Times New Roman" style:font-name-asian="MS Mincho" style:font-name-complex="MS Mincho"/>
    </style:style>
    <style:style style:name="T18" style:family="text">
      <style:text-properties style:font-name="Times New Roman" style:text-underline-style="none" style:font-name-asian="MS Mincho" style:font-style-asian="normal" style:font-name-complex="MS Mincho" style:font-style-complex="normal"/>
    </style:style>
    <style:style style:name="T19" style:family="text">
      <style:text-properties style:font-name="Times New Roman" style:text-underline-style="none" style:font-style-asian="normal" style:font-style-complex="normal"/>
    </style:style>
    <style:style style:name="T20" style:family="text">
      <style:text-properties style:font-name="Times New Roman" style:text-underline-style="none" style:font-style-asian="normal" style:font-name-complex="Calibri Light" style:font-style-complex="normal"/>
    </style:style>
    <style:style style:name="T21" style:family="text">
      <style:text-properties style:font-name="Times New Roman" fo:font-weight="bold" style:font-name-asian="MS Mincho" style:font-weight-asian="bold" style:font-name-complex="MS Mincho" style:font-weight-complex="bold"/>
    </style:style>
    <style:style style:name="T22" style:family="text">
      <style:text-properties fo:font-size="11pt" style:font-size-asian="11pt" style:font-size-complex="11pt"/>
    </style:style>
    <style:style style:name="T23" style:family="text">
      <style:text-properties fo:font-size="11pt" fo:font-weight="bold" style:font-size-asian="11pt" style:font-weight-asian="bold" style:font-size-complex="11pt" style:font-weight-complex="bold"/>
    </style:style>
    <style:style style:name="T24" style:family="text">
      <style:text-properties style:font-name-asian="MS Mincho" style:font-weight-asian="normal" style:font-name-complex="MS Mincho" style:font-weight-complex="normal"/>
    </style:style>
    <style:style style:name="T25" style:family="text">
      <style:text-properties style:text-underline-style="none" style:font-style-asian="normal" style:font-style-complex="normal"/>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form:form form:name="WW-Standard" form:apply-filter="true" form:control-implementation="ooo:com.sun.star.form.component.Form" office:target-frame="" xlink:href=""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draw:frame draw:style-name="fr2" draw:name="immagini8" text:anchor-type="paragraph" svg:x="6.442cm" svg:y="-1.764cm" svg:width="4.117cm" svg:height="2.736cm" draw:z-index="12"><draw:image xlink:href="Pictures/10000201000003670000024F2158C6A8.png" xlink:type="simple" xlink:show="embed" xlink:actuate="onLoad"/></draw:frame></text:p>
      <text:p text:style-name="P3"><text:span text:style-name="T16">MODULO DI CONSENSO INFORMATO RELATIVO ALL'ESECUZIONE DELL'ESAME DI RISONANZA MAGNETICA NUCLEARE (RM).</text:span><text:span text:style-name="T10"><text:line-break/></text:span><text:span text:style-name="T7"><text:line-break/></text:span><text:span text:style-name="T13">Paziente: </text:span><text:span text:style-name="T14">Cognome e Nome__________________________________________ </text:span></text:p>
      <text:p text:style-name="P9">nato/a il___________ a__________________________ <text:s/>Peso(kg) ___________________ <text:s/>Altezza (h) ____________</text:p>
      <text:p text:style-name="P9">nazionalità _________________________ <text:s/></text:p>
      <text:p text:style-name="P11">in qualità di:</text:p>
      <text:p text:style-name="P11">☐ paziente</text:p>
      <text:p text:style-name="P11">☐ genitore esercitante la potestà genitoriale di _____________________________</text:p>
      <text:p text:style-name="P11">☐ tutore <text:s text:c="2"/>☐amministratore <text:s/>di sostegno di _______________________________</text:p>
      <text:p text:style-name="P11"/>
      <text:p text:style-name="P7">NOTA INFORMATIVA RELATIVA ALL'ESAME RM:</text:p>
      <text:p text:style-name="P9">La risonanza Magnetica (RM) è una tecnica diagnostica che <text:span text:style-name="T4">NON utilizza radiazioni</text:span> ionizzanti o sostanze radioattive. La diagnostica mediante RM utilizza campi statici di induzione magnetica e onde elettromagnetiche a radiofrequenza (RF), simili alle onde radiotelevisive. <text:line-break/>La Risonanza Magnetica di base si configura come un esame diagnostico non invasivo e in base alle conoscenze attuali, non comporta effetti biologici rilevanti su pazienti privi di controindicazioni e viene svolto in accordo alle norme agli standard di sicurezza. <text:line-break/>Sebbene non esistano evidenze in grado di provare una sensibilità dell’embrione ai campi statici di induzione magnetica e alle onde elettromagnetiche RF utilizzati per indagini diagnostiche, è prudente non effettuare l’esame RM in pazienti di sesso femminile durante il <text:span text:style-name="T4">primo trimestre di gravidanza</text:span>, per la possibile vulnerabilità del feto ad insulti termici connessi alle radiofrequenze. Ovviamente l’esame RM andrà eseguito nei casi di effettiva necessità, valutati da medici specialistici e/o dal medico Responsabile dell’attività di RM.</text:p>
      <text:p text:style-name="P8">ESECUZIONE DELL'ESAME RM:</text:p>
      <text:p text:style-name="P9">I pazienti, prima di essere sottoposti all’esame RM, devono c<text:span text:style-name="T4">ompilare un apposito ''questionario</text:span> <text:span text:style-name="T4">anamnestico'' </text:span>e '<text:span text:style-name="T4">'modulo di consenso informato'' </text:span>al fine di escludere ogni possibile controindicazione all’esame stesso. Per effettuare l’esame di risonanza magnetica è necessaria la <text:span text:style-name="T4">prescrizione medica, </text:span>che deve indicare il <text:span text:style-name="T4">quesito diagnostico</text:span>. Senza prescrizione medica completa non è possibile eseguire l’esame. </text:p>
      <text:p text:style-name="P9">Per effettuare l’esame RM è necessario: <text:line-break/>1. Togliere eventuale trucco per il viso e lacca per i capelli. <text:line-break/>2. Depositare nello spogliatoio ogni oggetto metallico, ferromagnetico o di supporto magnetico (telefoni cellulare, monete, orologi, chiave, orecchini, spille, gioielli, fermagli per capelli, tessere magnetiche, carte di credito, cinture/magliette/pantaloni/indumenti con componenti metalliche, ecc) .<text:line-break/>3. Togliere eventuali protesi mobili e apparecchi per l’udito. <text:line-break/>4. Togliere lenti a contatto occhiali. </text:p>
      <text:p text:style-name="P9">Per procedere all’esame sarà fatto/a coricare su apposito lettino, l’esame non comporta dolore, ma può essere disagevole per il rumore prodotto dall’apparecchio. Durante la fase di acquisizione dell’immagine RM, infatti, sono udibili dei rumori ritmici di intensità variabile provocati da normale funzionamento dell’apparecchio. La durata dell’esame RM può variare dai 20 ai 45 minuti a seconda dell’esame richiesto. Per ottenere la migliore qualità delle immagini e non compromettere il risultato diagnostico, <text:span text:style-name="T4">durante tutto </text:span><text:soft-page-break/><text:span text:style-name="T4">l’esame</text:span> è necessario mantenere il massimo grado di<text:span text:style-name="T4"> immobilità, respirando regolarmente, oppure mantenendo l’apnea quando espressamente richiesto dal tecnico operatore</text:span>. <text:line-break/>Trattandosi di RM aperta sono generalmente esclusi episodi di claustrofobia.</text:p>
      <text:p text:style-name="P9">Nella sala comando è sempre presente personale di servizio pronto ad intervenire in caso di qualsiasi necessità. Il paziente è sempre in contatto vocale e visivo con gli operatori che vigilano per tutta la durata dell’esame. In caso di insorgenza di disturbi come sensazioni di claustrofobia, calore, prurito, affanno, palpitazioni o svenimento è opportuno che il paziente avverta gli operatori.</text:p>
      <text:p text:style-name="P9"/>
      <text:p text:style-name="P7">CONSENSO INFORMATO:</text:p>
      <text:p text:style-name="P9">Il/La sottoscritto/a, perfettamente in grado di intendere e di volere, dichiara di essere stato/a sufficientemente informato/a circa l’indicazione, l’utilità, le modalità di esecuzione, sui rischi e sulle controindicazioni all’esposizione ai campi elettromagnetici generati dall’apparecchio RM, e di acconsentire all’esecuzione dell’esame RM. <text:line-break/>In particolare per le pazienti di sesso femminile si dichiara di prendere atto che l’esecuzione dell’esame RM durante i primi tre mesi di gravidanza è sconsigliato e pertanto l’esame non verrà effettuato.</text:p>
      <text:p text:style-name="P10"><text:span text:style-name="T5"><text:line-break/> <text:s text:c="3"/></text:span><text:span text:style-name="T24">☐</text:span><text:span text:style-name="T6"> </text:span><text:span text:style-name="T5"><text:s text:c="4"/>Acconsento all'esecuzione dell'esame <text:s text:c="19"/></text:span><text:span text:style-name="T24">☐</text:span><text:span text:style-name="T6"> </text:span><text:span text:style-name="T5"><text:s text:c="4"/>Non acconsento all'esecuzione dell'esame<text:line-break/></text:span></text:p>
      <text:p text:style-name="P9"/>
      <text:p text:style-name="P9"/>
      <text:p text:style-name="P9"/>
      <text:p text:style-name="P9">Data ______________________________________<text:line-break/><text:line-break/>Firma del paziente/famigliare/tutore legale/caregiver ___________________________<text:line-break/><text:line-break/></text:p>
      <text:p text:style-name="P9"/>
      <text:p text:style-name="P9"/>
      <text:p text:style-name="P13">ATTENZIONE! I PAZIENTI PORTATORI DI PACE MAKER CARDIACO NON POSSONO ESEGUIRE ESAMI RM</text:p>
      <text:p text:style-name="P12"/>
      <text:p text:style-name="P12"/>
      <text:p text:style-name="P12"/>
      <text:p text:style-name="P12"/>
      <text:p text:style-name="P12"/>
      <text:p text:style-name="P12"/>
      <text:p text:style-name="P12"/>
      <text:p text:style-name="P1"/>
      <text:p text:style-name="P1"/>
      <text:p text:style-name="P16"><text:soft-page-break/>QUESTIONARIO ANAMNESTICO PER L'ESECUZIONE DI INDAGINI DI RISONANZA MAGNETIVA <text:s/>(La presente scheda deve essere consegnata debitamente compilata)</text:p>
      <text:p text:style-name="P18"><text:span text:style-name="T12">Paziente: </text:span><text:span text:style-name="T11">Cognome e Nome__________________________________________ </text:span></text:p>
      <text:p text:style-name="P4"><text:span text:style-name="T8">nato/a il___________ a__________________________ <text:s/>Peso(kg) ___________________ <text:s/>Altezza (h) ____________<text:line-break/>nazionalità _________________________ <text:s/></text:span><text:span text:style-name="T9"><text:line-break/>in qualità di: ☐ paziente ☐ genitore esercitante la potestà genitoriale di _____________________________ ☐ tutore <text:s text:c="2"/>☐amministratore <text:s/>di sostegno di _______________________________<text:line-break/>Esame proposto _________________________________________________________________________<text:line-break/>Quesito diagnostico ______________________________________________________________________</text:span></text:p>
      <text:p text:style-name="P6"><text:span text:style-name="T21">CONTROINDICAZIONI relative all'esecuzione dell'esame RM</text:span><text:span text:style-name="T15"><text:line-break/></text:span><text:span text:style-name="T17">L'effettiva controindicazione all'effettuazione dell'indagine RM, anche in caso di sussistenza di una sola delle condizioni sottoelencate è valutata dal Medico Responsabile dell'esecuzione dell'esame</text:span><text:line-break/><text:line-break/>1. Ha mai effettuato una Risonanza Magnetica?.......................................................................................................... SI <text:s text:c="6"/>NO<text:line-break/>2. Soffre di claustrofobia?..................................................................................................................................... SI <text:s text:c="6"/>NO<text:line-break/>3. E' saldatore, tornitore, carrozziere, ecc?............................................................................................................ SI <text:s text:c="6"/>NO<text:line-break/>4. Ha mai subito incidenti di caccia o ferite di guerra?......................................................................................... SI <text:s text:c="6"/>NO<text:line-break/>5. Ha mai subito traumi da esplosione?................................................................................................................. SI <text:s text:c="6"/>NO<text:line-break/>6. E' in stato di gravidanza? (data ultima mestruazione/settimana):<text:line-break/> <text:s text:c="3"/>N.B. La Risonanza Magnetica è controindicata nel primo trimestre................................................................ <text:s/>SI <text:s text:c="5"/>NO</text:p>
      <text:p text:style-name="P6">7. E' portatore di protesi del cristallino …............................................................................................................. SI <text:s text:c="5"/>NO<text:line-break/>8. Ha subito interventi chirurgici? (specificare)<text:line-break/> <text:s text:c="3"/><text:span text:style-name="T17">☐ testa <text:s/>☐ collo <text:s/>☐ addome <text:s/>☐torace <text:s/>☐ estremità <text:s/>☐ altre, indicare quali: </text:span>........................................ <text:s text:c="17"/>SI <text:s text:c="5"/>NO<text:line-break/>9. Ha il pace – maker cardiaco o altri tipi di cateteri cardiaci?............................................................................. <text:s/>SI <text:s text:c="5"/>NO</text:p>
      <text:p text:style-name="P6">10. Ha spirale contraccettive?.................................................................................................................................SI <text:s text:c="5"/>NO<text:line-break/>11. Ha valvole cardiache?..................................................................................................................................... <text:s/>SI <text:s text:c="5"/>NO<text:line-break/>12. E' portatore di cerotti medicali?...................................................................................................................... <text:s/>SI <text:s text:c="5"/>NO<text:line-break/>13. Ha neurostimolatori ad elettrodi impiantati nel cervello o altri tipi di stimolatori?<text:line-break/> <text:s text:c="5"/>Se si, specificare.............................................................................................................................................. SI <text:s text:c="6"/>NO<text:line-break/>14. Ha clips su aneurismi, aorta, cervello o stent?<text:line-break/> <text:s text:c="5"/>Se si, specificare.............................................................................................................................................. SI <text:s text:c="6"/>NO<text:line-break/>15. Ha distrattori della colonna vertebrale o deviazioni spinali e ventricolari?.....................................................SI <text:s text:c="6"/>NO<text:line-break/>16. Ha impianti o apparecchi per l'udito non rimovibili?.......................................................................................SI <text:s text:c="6"/>NO<text:line-break/>17. E' portatore di pompe di infusione di farmaci?................................................................................................SI <text:s text:c="6"/>NO<text:line-break/>18. E' portatore di: schegge metalliche – protesi metalliche, viti, chiodi, filo metallico?<text:line-break/> <text:s text:c="5"/>Se si, specificare...............................................................................................................................................SI <text:s text:c="6"/>NO<text:line-break/>19. Ha lenti a contatto rigide o protesi dentali rimovibili?.....................................................................................SI <text:s text:c="6"/>NO<text:line-break/>20. E' portatore di tatuaggi? Se costituito da materiale ferromagnetico può causare surriscaldamenti e/o irritazione locale<text:line-break/> <text:s text:c="5"/>fino ad ustioni...................................................................................................................................................SI <text:s text:c="6"/>NO<text:line-break/>21. E' portatore di piercing? (può mobilizzarsi e causare ustioni).........................................................................SI <text:s text:c="6"/>NO<text:line-break/>22. Presenza di cosmetici con polveri ferromagnetiche (mascara, eyeliner, ….)?.................................................SI <text:s text:c="6"/>NO<text:line-break/>23. E' a conoscenza di avere uno o più dispositivi medici o corpi metallici all'interno del corpo?.......................SI <text:s text:c="6"/>NO</text:p>
      <text:p text:style-name="P1"/>
      <text:p text:style-name="P2">Data____________ <text:s text:c="4"/>Firma del paziente/famigliare/tutore legale/caregiver ___________________________________</text:p>
      <text:p text:style-name="P2"/>
      <text:p text:style-name="P1"><text:span text:style-name="T25">Il tecnico radiologico, secondo quanto definito da procedura e dalla informativa fornita al paziente, preso atto delle risposte fornite dal paziente: <text:line-break/></text:span><text:span text:style-name="T18">☐ <text:s text:c="4"/></text:span><text:span text:style-name="T19">Acconsento all'esecuzione dell'esame <text:s text:c="25"/></text:span><text:span text:style-name="T18">☐</text:span><text:span text:style-name="T20"> </text:span><text:span text:style-name="T19"><text:s text:c="4"/>Non acconsento all'esecuzione dell'esame</text:span></text:p>
      <text:p text:style-name="P15">Firma del Tecnico Radiologo _____________________________________________</text:p>
      <text:p text:style-name="P15">Firma del Medico Responsabile della Sicurezza ______________________________</text:p>
      <text:p text:style-name="P15">Firma del Direttore Sanitario _____________________________________________</text:p>
      <text:p text:style-name="P6"><text:soft-page-break/><text:span text:style-name="T22">La RM, che in base alle attuali conoscenze si può considerare innocua per l’organismo, utilizza un radio simile a quelle delle trasmissioni radiotelevisive ed un forte campo magnetico.<text:line-break/>Non sarete quindi esposti a raggi X (ionizzanti), né a sostanze radioattive. L'esame si svolge con il costante controllo di un tecnico e, per l’intera durata della procedura, è presente nel Centro un medico pronto di intervenire per qualsiasi necessità. Durante l’esecuzione dell’esame è normale sentire il rumore ritmico, provocata dall’apparecchiatura. <text:line-break/><text:line-break/></text:span><text:span text:style-name="T23">NON possono in alcun caso eseguire un esame di RM i pazienti portatori di:<text:line-break/>- pacemaker cardiaco NON RM compatibile; <text:line-break/>- defribillatori<text:line-break/>- protesi oculari magnetiche; <text:line-break/>- protesi stimolanti per la crescita ossea.<text:line-break/>- IUD</text:span><text:span text:style-name="T22"><text:line-break/><text:line-break/>Possono eseguire un esame di RM solo dopo valutazione del medico radiologo con specifiche precauzioni i pazienti: <text:line-break/>- claustrofobici;<text:line-break/>- portatori di protesi (auricolari e orecchio interno, dentarie, lenti a contatto, ortopediche, cardiovascolari, <text:line-break/> <text:s/>ecce); <text:line-break/>- portatori di valvole cardiache;<text:line-break/>- portatori di cateteri cardiaci;<text:line-break/>- portatori di neurostimolatori; <text:line-break/>- portatori di pompe per infusione di farmaci;<text:line-break/>- portatori di dispositivi intrauterini (spirale, ecc.) <text:line-break/>- portatori di schegge o corpi metallici (dovuti a traumi, colpi d’arma da fuoco, esplosioni) piercing, tatuaggi,<text:line-break/> <text:s/>cerotti medicali. <text:line-break/><text:line-break/>Prima di entrare in RM per l’esame, si raccomanda di lasciare nello spogliatoio:<text:line-break/>- lenti a contatto; <text:line-break/>- oggetti metallici (orologi, monili contenenti ferro, occhiali, chiavi, monete, fibbie della cintura, protesi<text:line-break/> <text:s/>dentarie mobili, piercing..);<text:line-break/>- tessere magnetiche (bancomat, ecc).</text:span></text:p>
      <text:p text:style-name="P17"/>
      <text:p text:style-name="P17"/>
      <text:p text:style-name="P5">Data____________ <text:s text:c="4"/>Firma del paziente/famigliare/tutore legale/caregiver ___________________________________</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Century Gothic Pro" svg:font-family="'Century Gothic Pro'" style:font-family-generic="swiss" style:font-pitch="variable"/>
    <style:font-face style:name="Arial Unicode MS" svg:font-family="'Arial Unicode MS'" style:font-family-generic="system" style:font-pitch="variable"/>
    <style:font-face style:name="Calibri Light" svg:font-family="'Calibri Light'" style:font-family-generic="system" style:font-pitch="variable"/>
    <style:font-face style:name="MS Mincho" svg:font-family="'MS Mincho'"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4z0" style:family="text">
      <style:text-properties style:font-name="Times New Roman" fo:font-size="12pt" fo:font-weight="bold" style:font-name-asian="Times New Roman" style:font-size-asian="12pt" style:font-weight-asian="bold" style:font-name-complex="Times New Roman" style:font-size-complex="12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635cm" fo:margin-left="0.885cm"/>
        </style:list-level-properties>
        <style:text-properties style:font-name="Times New Roman"/>
      </text:list-level-style-bullet>
      <text:list-level-style-bullet text:level="2" text:style-name="WW8Num4z1" style:num-suffix="." text:bullet-char="o">
        <style:list-level-properties text:list-level-position-and-space-mode="label-alignment">
          <style:list-level-label-alignment text:label-followed-by="listtab" fo:text-indent="-0.635cm" fo:margin-left="2.155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fo:text-indent="-0.635cm" fo:margin-left="3.425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fo:text-indent="-0.635cm" fo:margin-left="4.695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635cm" fo:margin-left="5.965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fo:text-indent="-0.635cm" fo:margin-left="7.235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fo:text-indent="-0.635cm" fo:margin-left="8.505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635cm" fo:margin-left="9.775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fo:text-indent="-0.635cm" fo:margin-left="11.04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T1" style:family="text">
      <style:text-properties style:font-name="Century Gothic Pro" fo:font-size="8pt" fo:font-weight="bold" style:font-size-asian="8pt" style:font-weight-asian="bold" style:font-size-complex="8pt" style:font-weight-complex="bold"/>
    </style:style>
    <style:style style:name="MT2" style:family="text">
      <style:text-properties style:font-name="Century Gothic Pro" fo:font-size="8pt" style:font-size-asian="8pt" style:font-size-complex="8pt"/>
    </style:style>
    <style:style style:name="MT3" style:family="text">
      <style:text-properties style:font-name="Century Gothic Pro" fo:font-size="6pt" style:font-size-asian="6pt" style:font-size-complex="6pt"/>
    </style:style>
    <style:style style:name="M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footer>
        <text:p text:style-name="Standard"><draw:frame draw:style-name="Mfr1" draw:name="immagini7" text:anchor-type="paragraph" svg:x="12.377cm" svg:y="0.316cm" svg:width="0.101cm" svg:height="1.371cm" draw:z-index="11"><draw:image xlink:href="Pictures/100000000000000B000000E6B270406D.jpg" xlink:type="simple" xlink:show="embed" xlink:actuate="onLoad"/></draw:frame><text:span text:style-name="MT1">Amicodentista S.r.l.</text:span><text:span text:style-name="MT2"> <text:s text:c="2"/></text:span></text:p>
        <text:p text:style-name="Standard"><draw:frame draw:style-name="Mfr1" draw:name="immagini5" text:anchor-type="paragraph" svg:x="0.005cm" svg:y="0.025cm" svg:width="0.101cm" svg:height="1.323cm" draw:z-index="1"><draw:image xlink:href="Pictures/100000000000000B000000E6B270406D.jpg" xlink:type="simple" xlink:show="embed" xlink:actuate="onLoad"/></draw:frame><draw:frame draw:style-name="Mfr1" draw:name="immagini6" text:anchor-type="paragraph" svg:x="6.11cm" svg:y="0.005cm" svg:width="0.101cm" svg:height="1.342cm" draw:z-index="9"><draw:image xlink:href="Pictures/100000000000000B000000E6B270406D.jpg" xlink:type="simple" xlink:show="embed" xlink:actuate="onLoad"/></draw:frame><text:span text:style-name="MT3"> <text:s text:c="2"/>Sede operativa e legale: via Lura n. 37</text:span><text:span text:style-name="MT2"> <text:s text:c="27"/></text:span><text:span text:style-name="MT3">Tel: 0296451075 <text:s text:c="79"/>Direttore sanitario<text:line-break/> <text:s text:c="2"/>21042 Caronno Pertusella VA <text:s text:c="53"/>Numero verde: 800088315 <text:s text:c="61"/>dottor Maurizio Pedone<text:line-break/> <text:s text:c="2"/>p.iva/cf <text:s/>03022690121 <text:s text:c="66"/>Dalla Svizzera: 0912280189 <text:s text:c="61"/>iscritto all'ordine dei Medici di Varese<text:line-break/> <text:s text:c="2"/>Reg. imprese di Varese n. 314113 <text:s text:c="47"/>Segreteria@amicodentista.com <text:s text:c="50"/>Albo degli Odontoiatri n. 00929<text:line-break/> <text:s text:c="2"/>Cap. Soc. € 10.000,00 i.v. <text:s text:c="61"/>www.amicomedico.amicodentista.com <text:s text:c="35"/>Albo dei Medici n. 04566</text:span></text:p>
      </style:footer>
      <style:footer-left>
        <text:p text:style-name="Standard"><draw:frame draw:style-name="Mfr1" draw:name="immagini4" text:anchor-type="paragraph" svg:x="12.377cm" svg:y="0.316cm" svg:width="0.101cm" svg:height="1.371cm" draw:z-index="2"><draw:image xlink:href="Pictures/100000000000000B000000E6B270406D.jpg" xlink:type="simple" xlink:show="embed" xlink:actuate="onLoad"/></draw:frame><text:span text:style-name="MT1">Amicodentista S.r.l.</text:span><text:span text:style-name="MT2"> <text:s text:c="2"/></text:span></text:p>
        <text:p text:style-name="Standard"><draw:frame draw:style-name="Mfr1" draw:name="immagini1" text:anchor-type="paragraph" svg:x="0.005cm" svg:y="0.025cm" svg:width="0.101cm" svg:height="1.323cm" draw:z-index="4"><draw:image xlink:href="Pictures/100000000000000B000000E6B270406D.jpg" xlink:type="simple" xlink:show="embed" xlink:actuate="onLoad"/></draw:frame><draw:frame draw:style-name="Mfr1" draw:name="immagini3" text:anchor-type="paragraph" svg:x="6.11cm" svg:y="0.005cm" svg:width="0.101cm" svg:height="1.342cm" draw:z-index="6"><draw:image xlink:href="Pictures/100000000000000B000000E6B270406D.jpg" xlink:type="simple" xlink:show="embed" xlink:actuate="onLoad"/></draw:frame><text:span text:style-name="MT3"> <text:s text:c="2"/>Sede operativa e legale: via Lura n. 37</text:span><text:span text:style-name="MT2"> <text:s text:c="27"/></text:span><text:span text:style-name="MT3">Tel: 0296451075 <text:s text:c="79"/>Direttore sanitario<text:line-break/> <text:s text:c="2"/>21042 Caronno Pertusella VA <text:s text:c="53"/>Numero verde: 800088315 <text:s text:c="61"/>dottor Maurizio Pedone<text:line-break/> <text:s text:c="2"/>p.iva/cf <text:s/>03022690121 <text:s text:c="66"/>Dalla Svizzera: 0912280189 <text:s text:c="61"/>iscritto all'ordine dei Medici di Varese<text:line-break/> <text:s text:c="2"/>Reg. imprese di Varese n. 314113 <text:s text:c="47"/>Segreteria@amicodentista.com <text:s text:c="50"/>Albo degli Odontoiatri n. 00929<text:line-break/> <text:s text:c="2"/>Cap. Soc. € 10.000,00 i.v. <text:s text:c="61"/>www.amicomedico.amicodentista.com <text:s text:c="35"/>Albo dei Medici n. 04566</text:span></text:p>
      </style:footer-left>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urizio Pedone</meta:initial-creator>
    <meta:creation-date>2021-02-17T15:49:45</meta:creation-date>
    <meta:printed-by>Maurizio Pedone</meta:printed-by>
    <meta:print-date>2025-10-30T16:33:54</meta:print-date>
    <dc:date>2026-01-07T12:23:20.46</dc:date>
    <dc:creator>Amicodentista Amicodentista</dc:creator>
    <meta:editing-duration>P10DT38M11S</meta:editing-duration>
    <meta:editing-cycles>48</meta:editing-cycles>
    <meta:generator>OpenOffice/4.1.8$Win32 OpenOffice.org_project/418m3$Build-9803</meta:generator>
    <meta:document-statistic meta:table-count="0" meta:image-count="7" meta:object-count="0" meta:page-count="4" meta:paragraph-count="36" meta:word-count="1372" meta:character-count="14103"/>
  </office:meta>
</office:document-meta>
</file>